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 fo:text-indent="0.3444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 fo:text-indent="0.3444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 fo:text-indent="0.3444in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border="0.0069in solid #000000" fo:padding-top="0.0138in" fo:padding-left="0.0555in" fo:padding-bottom="0in" fo:padding-right="0.0555in" style:shadow="none" fo:text-align="justify" fo:line-height="0.4166in" fo:text-indent="0.393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內文" style:family="paragraph">
      <style:paragraph-properties fo:border="0.0069in solid #000000" fo:padding-top="0.0138in" fo:padding-left="0.0555in" fo:padding-bottom="0in" fo:padding-right="0.0555in" style:shadow="none" fo:line-height="0.4166in" fo:text-indent="0.393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margin-top="0.0694in" fo:line-height="0.3194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新細明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新細明體" fo:font-size="14pt" style:font-size-asian="14pt" style:font-size-complex="14pt"/>
    </style:style>
    <style:style style:name="P3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39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40" style:parent-style-name="內文" style:family="paragraph">
      <style:paragraph-properties fo:border="0.0069in solid #000000" fo:padding-top="0.0138in" fo:padding-left="0.0555in" fo:padding-bottom="0in" fo:padding-right="0.0555in" style:shadow="none" style:line-break="normal" style:contextual-spacing="true" fo:text-align="end"/>
      <style:text-properties style:font-name="標楷體" style:font-name-asian="標楷體" fo:font-size="13pt" style:font-size-asian="13pt" style:font-size-complex="13pt"/>
    </style:style>
    <style:style style:name="P4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style:line-height-at-least="0.1666in"/>
      <style:text-properties style:font-name="標楷體" style:font-name-asian="標楷體" fo:font-size="13pt" style:font-size-asian="13pt" style:font-size-complex="13pt"/>
    </style:style>
    <style:style style:name="P42" style:parent-style-name="內文" style:family="paragraph">
      <style:paragraph-properties fo:border="0.0069in solid #000000" fo:padding-top="0.0138in" fo:padding-left="0.0555in" fo:padding-bottom="0in" fo:padding-right="0.0555in" style:shadow="none" style:line-break="normal" style:contextual-spacing="true" fo:text-align="end"/>
      <style:text-properties style:font-name="標楷體" style:font-name-asian="標楷體" fo:font-size="13pt" style:font-size-asian="13pt" style:font-size-complex="13pt"/>
    </style:style>
    <style:style style:name="P43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44" style:parent-style-name="內文" style:family="paragraph">
      <style:paragraph-properties fo:widows="2" fo:orphans="2" fo:text-align="end" fo:line-height="0.3333in"/>
    </style:style>
    <style:style style:name="T45" style:parent-style-name="預設段落字型" style:family="text">
      <style:text-properties style:font-name="標楷體" style:font-name-asian="標楷體" fo:color="#C00000" fo:font-size="16pt" style:font-size-asian="16pt" style:font-size-complex="16pt" fo:background-color="#D3D3D3"/>
    </style:style>
    <style:style style:name="T46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47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48" style:parent-style-name="預設段落字型" style:family="text">
      <style:text-properties style:font-name="標楷體" style:font-name-asian="標楷體" fo:color="#C00000" fo:font-size="16pt" style:font-size-asian="16pt" style:font-size-complex="16pt" fo:background-color="#D3D3D3"/>
    </style:style>
    <style:style style:name="T49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50" style:parent-style-name="超連結" style:family="text">
      <style:text-properties style:font-name="標楷體" style:font-name-asian="標楷體" fo:font-weight="bold" style:font-weight-asian="bold" fo:font-size="16pt" style:font-size-asian="16pt" style:font-size-complex="16pt" fo:background-color="#D3D3D3"/>
    </style:style>
    <style:style style:name="T51" style:parent-style-name="超連結" style:family="text">
      <style:text-properties style:font-name="標楷體" style:font-name-asian="標楷體" fo:font-weight="bold" style:font-weight-asian="bold" fo:font-size="16pt" style:font-size-asian="16pt" style:font-size-complex="16pt" fo:background-color="#D3D3D3"/>
    </style:style>
    <style:style style:name="T52" style:parent-style-name="預設段落字型" style:family="text">
      <style:text-properties style:font-name="標楷體" style:font-name-asian="標楷體" fo:color="#C00000" fo:font-size="16pt" style:font-size-asian="16pt" style:font-size-complex="16pt" fo:background-color="#D3D3D3"/>
    </style:style>
    <style:style style:name="T53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54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55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T56" style:parent-style-name="預設段落字型" style:family="text">
      <style:text-properties style:font-name="標楷體" style:font-name-asian="標楷體" fo:font-weight="bold" style:font-weight-asian="bold" fo:color="#C00000" fo:font-size="16pt" style:font-size-asian="16pt" style:font-size-complex="16pt" fo:background-color="#D3D3D3"/>
    </style:style>
    <style:style style:name="P57" style:parent-style-name="內文" style:family="paragraph">
      <style:paragraph-properties fo:widows="2" fo:orphans="2" fo:break-before="page" fo:text-align="end"/>
    </style:style>
    <style:style style:name="T5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line-height="0.2638in"/>
      <style:text-properties style:font-name="標楷體" style:font-name-asian="標楷體" fo:font-size="16pt" style:font-size-asian="16pt" style:font-size-complex="16pt"/>
    </style:style>
    <style:style style:name="P62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5pt"/>
    </style:style>
    <style:style style:name="P63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5pt"/>
    </style:style>
    <style:style style:name="P64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5pt"/>
    </style:style>
    <style:style style:name="P65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5pt"/>
    </style:style>
    <style:style style:name="P66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5pt"/>
    </style:style>
    <style:style style:name="P67" style:parent-style-name="清單段落" style:list-style-name="LFO1" style:family="paragraph">
      <style:paragraph-properties fo:border="0.0069in solid #000000" fo:padding-top="0.0138in" fo:padding-left="0.0555in" fo:padding-bottom="0in" fo:padding-right="0.0555in" style:shadow="none" style:contextual-spacing="true" fo:line-height="0.2916in"/>
      <style:text-properties style:font-name="標楷體" style:font-name-asian="標楷體" fo:font-size="16pt" style:font-size-asian="16pt" style:font-size-complex="15pt"/>
    </style:style>
    <style:style style:name="P68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3194in"/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7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7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2777in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1pt" style:font-size-asian="11pt"/>
    </style:style>
    <style:style style:name="P7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2777in"/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2777in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1pt" style:font-size-asian="11pt"/>
    </style:style>
    <style:style style:name="P79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2777in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 fo:line-height="0.2777in"/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paragraph-properties fo:widows="2" fo:orphans="2" fo:break-before="page"/>
    </style:style>
    <style:style style:name="T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P8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9" style:parent-style-name="內文" style:family="paragraph">
      <style:text-properties fo:color="#948A54"/>
    </style:style>
    <style:style style:name="P9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3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4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8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99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2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3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4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8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1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2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3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4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5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3pt" style:font-size-asian="13pt" style:font-size-complex="13pt"/>
    </style:style>
    <style:style style:name="P11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0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2" style:parent-style-name="內文" style:family="paragraph">
      <style:text-properties fo:color="#948A54"/>
    </style:style>
    <style:style style:name="T1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4" style:parent-style-name="內文" style:family="paragraph">
      <style:text-properties fo:color="#948A54"/>
    </style:style>
    <style:style style:name="P125" style:parent-style-name="內文" style:family="paragraph">
      <style:paragraph-properties fo:border="0.0069in solid #000000" fo:padding-top="0.0138in" fo:padding-left="0.0555in" fo:padding-bottom="0in" fo:padding-right="0.0555in" style:shadow="none" style:line-break="normal" style:contextual-spacing="true" fo:text-align="end"/>
      <style:text-properties style:font-name="標楷體" style:font-name-asian="標楷體" fo:font-size="16pt" style:font-size-asian="16pt" style:font-size-complex="16pt"/>
    </style:style>
    <style:style style:name="P126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6pt" style:font-size-asian="16pt" style:font-size-complex="16pt"/>
    </style:style>
    <style:style style:name="P127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  <style:text-properties style:font-name="標楷體" style:font-name-asian="標楷體" fo:font-size="16pt" style:font-size-asian="16pt" style:font-size-complex="16pt"/>
    </style:style>
    <style:style style:name="P128" style:parent-style-name="內文" style:family="paragraph">
      <style:paragraph-properties fo:border="0.0069in solid #000000" fo:padding-top="0.0138in" fo:padding-left="0.0555in" fo:padding-bottom="0in" fo:padding-right="0.0555in" style:shadow="none" style:contextual-spacing="true" fo:text-align="end"/>
    </style:style>
    <style:style style:name="T1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6">
      <style:graphic-properties style:wrap="run-through" style:run-through="foreground" draw:fill="none" draw:stroke="dash" draw:stroke-dash="a5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7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style:wrap="run-through" style:run-through="foreground" draw:fill="none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style:wrap="run-through" style:run-through="foreground" draw:fill="none" draw:stroke="dash" draw:stroke-dash="a3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道路臨時使用申請書</text:p>
      <text:p text:style-name="P2">一、申請人（商號）︰</text:p>
      <text:p text:style-name="P3">二、申請人郵寄地址： <text:s text:c="34"/>(請註明郵遞區號)</text:p>
      <text:p text:style-name="P4">三、連絡電話： <text:s text:c="16"/>傳真：</text:p>
      <text:p text:style-name="P5">四、申請使用內容（事由）：</text:p>
      <text:p text:style-name="P6"><text:span text:style-name="T7">□施工作業：</text:span><text:span text:style-name="T8"><text:s text:c="45"/></text:span></text:p>
      <text:p text:style-name="P9"><text:span text:style-name="T10">□集會活動：</text:span><text:span text:style-name="T11"><text:s text:c="45"/></text:span></text:p>
      <text:p text:style-name="P12"><text:span text:style-name="T13">□其 <text:s text:c="3"/>他：</text:span><text:span text:style-name="T14"><text:s text:c="45"/></text:span></text:p>
      <text:p text:style-name="P15">五、申請使用日期/時間：</text:p>
      <text:p text:style-name="P16"><text:span text:style-name="T17">自 <text:s text:c="2"/>年 <text:s text:c="2"/>月 <text:s text:c="2"/>日<text:s/></text:span><text:span text:style-name="T18">9</text:span><text:span text:style-name="T19"><text:s/>時 起至 <text:s text:c="2"/>年 <text:s text:c="2"/>月 <text:s text:c="2"/>日<text:s/></text:span><text:span text:style-name="T20">16</text:span><text:span text:style-name="T21"><text:s/>時 止</text:span></text:p>
      <text:p text:style-name="P22"><text:span text:style-name="T23">六、申請使用地點（詳細路段/位置）：</text:span><text:span text:style-name="T24"><text:s text:c="6"/></text:span><text:span text:style-name="T25">市</text:span><text:span text:style-name="T26"><text:s text:c="6"/></text:span><text:span text:style-name="T27">區省道台</text:span><text:span text:style-name="T28"><text:s text:c="4"/>線</text:span></text:p>
      <text:p text:style-name="P29"><text:s text:c="57"/></text:p>
      <text:p text:style-name="P30"><text:span text:style-name="T31"><text:s text:c="2"/>茲申請臨時使用上開道路場地，將遵守貴分局(段)道路臨時使用管理相關規定，並確實維護與道路相關之公共設施（含路面、邊溝、護欄、緣石、樹木花草、號誌、標誌、標線、標記及照明設備…等）之完善，如有損壞，願負維修或賠償責任，並於活動（申請使用事由）結束後恢復道路之原貌及清潔</text:span><text:span text:style-name="T32">。</text:span><text:span text:style-name="T33">如有違反，除無條件立即停止使用外，願負一切法律責任，絕無異議，敬請惠予核准申請為荷</text:span><text:span text:style-name="T34">。</text:span></text:p>
      <text:p text:style-name="P35">此致</text:p>
      <text:p text:style-name="P36">交通部公路局南區養護工程分局高雄工務段</text:p>
      <text:p text:style-name="P37"/>
      <text:p text:style-name="P38"/>
      <text:p text:style-name="P39"/>
      <text:p text:style-name="P40">申請人(商號)： <text:s text:c="19"/>(簽名或蓋章)</text:p>
      <text:p text:style-name="P41"/>
      <text:p text:style-name="P42">申 請 日 期： <text:s text:c="8"/>年 <text:s text:c="6"/>月 <text:s text:c="6"/>日</text:p>
      <text:p text:style-name="P43"/>
      <text:p text:style-name="P44"><text:span text:style-name="T45">※</text:span><text:span text:style-name="T46">高雄工務段 傳真：(07)752-7805</text:span><text:span text:style-name="T47"><text:line-break/></text:span><text:span text:style-name="T48">※</text:span><text:span text:style-name="T49">高雄工務段 電子郵件：</text:span><text:a xlink:href="mailto:thb0301@thb.gov.tw" office:target-frame-name="_top" xlink:show="replace"><text:span text:style-name="T50">thb0301@thb.gov.tw</text:span></text:a><text:span text:style-name="T51"><text:line-break/></text:span><text:span text:style-name="T52">※</text:span><text:span text:style-name="T53">高雄工務段確認電話：(07)752-7820、(07)752</text:span><text:span text:style-name="T54">-</text:span><text:span text:style-name="T55">7825分機#108、#110</text:span><text:span text:style-name="T56"><text:line-break/></text:span></text:p>
      <text:soft-page-break/>
      <text:p text:style-name="P57"><text:span text:style-name="T58">附件一</text:span><text:span text:style-name="T59"><text:s text:c="2"/>申請者證明文件</text:span><text:span text:style-name="T60">（個人證明或商號登記許可證明文件）</text:span></text:p>
      <text:p text:style-name="P61">注意事項：<text:s/></text:p>
      <text:list text:style-name="LFO1" text:continue-numbering="true">
        <text:list-item>
          <text:p text:style-name="P62">為施工作業之需，申請臨時使用道路者，請於7日前向本分局(段)提出申請。為活動之需申請者，請於15日前向本分局(段)提出申請，如未於期限內申請，本分局(段)得不予受理。</text:p>
        </text:list-item>
        <text:list-item>
          <text:p text:style-name="P63">個人申請需檢附身分證影本、公司行號申請需檢附營利事業登記證影本。</text:p>
        </text:list-item>
        <text:list-item>
          <text:p text:style-name="P64">依據道路交通安全規則第142條規定：「未經警察機關許可，不得在道路上舉行 賽會、擺設延席、拍攝影片、演戲、運動或其他類似之行為。」暨道路交通管 理處罰條例第82條第1項第9款規定（主管機關為警察局）：「未經許可在道路 擺設攤位，除責令行為人即時停止並消除障礙外，處行為人或其雇主新臺幣 1200 元以上 2400 元以下罰鍰。」 依據上開規定，申請賽事、擺設筵席、攤位等係屬市政府警察局業務權責，無需向本分局(段)提出申請，請逕向當地市政府警察機關申請。</text:p>
        </text:list-item>
        <text:list-item>
          <text:p text:style-name="P65">有關集會活動申請部分，本分局僅針對道路公共設施（含道路、人行道、樹木花草等）進行審核，另活動內容涉及集會遊行法相關規定及是否影響交通，係屬市政府警察機關業務權責，請依法向該機關申請，並經審查核准後方可辦理，否則將依相關規定辦理。</text:p>
        </text:list-item>
        <text:list-item>
          <text:p text:style-name="P66">有關施工申請部分，請於施工期間加強注意安全、交通動線之規劃及需於施工區 前後加派專人指揮交通，維持行車安全，並請妥設交維設施後始得進行施工且不得影響交通。未經本處許可施工，當地轄區警察機關依據道路交通安全規則第141條與道路交通安全管理處罰條例第82條規定逕行告發取締。</text:p>
        </text:list-item>
        <text:list-item>
          <text:p text:style-name="P67">施工地點位若於捷運系統禁建限建範圍內，請依「大眾捷運系統兩側禁建限建辦法」第7條規定，由捷運主管機關審核同意後，檢附捷運局同意函，依第1點規定時間向本分局(段)提出申請。</text:p>
        </text:list-item>
      </text:list>
      <text:p text:style-name="P68"/>
      <text:p text:style-name="P69"/>
      <text:p text:style-name="P70"/>
      <text:p text:style-name="P71"/>
      <text:p text:style-name="P72"><text:span text:style-name="T73">申請人： <text:s text:c="13"/></text:span><text:span text:style-name="T74">(私章或公司團體章)</text:span></text:p>
      <text:p text:style-name="P75"/>
      <text:p text:style-name="P76"><text:span text:style-name="T77">身分證字號： <text:s text:c="10"/></text:span><text:span text:style-name="T78"><text:s/>(或公司團體登記證字號)</text:span></text:p>
      <text:p text:style-name="P79"/>
      <text:p text:style-name="P80">申請日期： <text:s text:c="5"/>年 <text:s text:c="5"/>月 <text:s text:c="5"/>日 <text:s text:c="2"/></text:p>
      <text:soft-page-break/>
      <text:p text:style-name="P81"><text:span text:style-name="T82">附件二</text:span><text:span text:style-name="T83"><text:s text:c="2"/>申請臨時使用地點位置圖</text:span><text:span text:style-name="T84">（使用地點範圍請以斜線方式表示）</text:span></text:p>
      <text:p text:style-name="P85"><text:span text:style-name="T86"><draw:custom-shape svg:x="0.09653in" svg:y="0.26806in" svg:width="6.94792in" svg:height="7.08264in" draw:z-index="251659264" draw:id="id0" draw:style-name="a1" draw:name="矩形 1" text:anchor-type="paragraph"><svg:title/><svg:desc/><draw:enhanced-geometry draw:type="non-primitive" svg:viewBox="0 0 21600 21600" draw:enhanced-path="M 0 0 L 21600 0 21600 21600 0 21600 Z N"/></draw:custom-shape></text:span></text:p>
      <text:p text:style-name="P87"><text:span text:style-name="T88"><draw:frame draw:z-index="251660288" draw:id="id1" draw:style-name="a2" draw:name="文字方塊 2" text:anchor-type="paragraph" svg:x="0in" svg:y="0.07014in" svg:width="1in" svg:height="0.375in" style:rel-width="scale" style:rel-height="scale"><draw:text-box><text:p text:style-name="P89">申請使用地點位置圖</text:p></draw:text-box><svg:title/><svg:desc/></draw:frame></text:span></text:p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><text:span text:style-name="T118"><draw:custom-shape svg:x="3.56528in" svg:y="0.21597in" svg:width="3.40556in" svg:height="2.07292in" draw:z-index="251664384" draw:id="id2" draw:style-name="a4" draw:name="矩形 4" text:anchor-type="paragraph"><svg:title/><svg:desc/><draw:enhanced-geometry draw:type="non-primitive" svg:viewBox="0 0 21600 21600" draw:enhanced-path="M 0 0 L 21600 0 21600 21600 0 21600 Z N"/></draw:custom-shape></text:span><text:span text:style-name="T119"><draw:custom-shape svg:x="0.07569in" svg:y="0.22639in" svg:width="3.40556in" svg:height="2.07292in" draw:z-index="251662336" draw:id="id3" draw:style-name="a6" draw:name="矩形 3" text:anchor-type="paragraph"><svg:title/><svg:desc/><draw:enhanced-geometry draw:type="non-primitive" svg:viewBox="0 0 21600 21600" draw:enhanced-path="M 0 0 L 21600 0 21600 21600 0 21600 Z N"/></draw:custom-shape></text:span></text:p>
      <text:p text:style-name="P120"><text:span text:style-name="T121"><draw:frame draw:z-index="251668480" draw:id="id4" draw:style-name="a7" draw:name="文字方塊 6" text:anchor-type="paragraph" svg:x="5.84653in" svg:y="0.03889in" svg:width="1in" svg:height="0.375in" style:rel-width="scale" style:rel-height="scale"><draw:text-box><text:p text:style-name="P122">身分證背面</text:p></draw:text-box><svg:title/><svg:desc/></draw:frame></text:span><text:span text:style-name="T123"><draw:frame draw:z-index="251666432" draw:id="id5" draw:style-name="a8" draw:name="文字方塊 5" text:anchor-type="paragraph" svg:x="2.40903in" svg:y="0.03889in" svg:width="1in" svg:height="0.375in" style:rel-width="scale" style:rel-height="scale"><draw:text-box><text:p text:style-name="P124">身分證正面</text:p></draw:text-box><svg:title/><svg:desc/></draw:frame></text:span></text:p>
      <text:p text:style-name="P125"/>
      <text:p text:style-name="P126"/>
      <text:p text:style-name="P127"/>
      <text:p text:style-name="P128"><text:span text:style-name="T12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style="rect" draw:dots1="1" draw:dots1-length="0.01042in" draw:distance="0.01042in"/>
    <draw:stroke-dash draw:name="a3" draw:style="rect" draw:dots1="1" draw:dots1-length="0.01042in" draw:distance="0.01042in"/>
    <draw:stroke-dash draw:name="a5" draw:style="rect" draw:dots1="1" draw:dots1-length="0.01042in" draw:distance="0.01042in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5909in" fo:margin-bottom="0.4923in" fo:margin-right="0.589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三工處-高雄工務段-賴兆俊</meta:initial-creator>
    <dc:creator>南分局-交通管理及控制中心-朱育賢</dc:creator>
    <meta:creation-date>2026-08-19T03:03:00Z</meta:creation-date>
    <dc:date>2026-08-19T03:03:00Z</dc:date>
    <meta:print-date>2024-11-28T07:07:00Z</meta:print-date>
    <meta:template xlink:href="Normal.dotm" xlink:type="simple"/>
    <meta:editing-cycles>2</meta:editing-cycles>
    <meta:editing-duration>PT60S</meta:editing-duration>
    <meta:document-statistic meta:page-count="3" meta:paragraph-count="3" meta:word-count="260" meta:character-count="1740" meta:row-count="12" meta:non-whitespace-character-count="1483"/>
  </office:meta>
</office:document-meta>
</file>